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6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1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201:5697</text:p>
          </table:table-cell>
          <table:table-cell office:value-type="string" table:number-columns-spanned="3" table:number-rows-spanned="1" table:style-name="ce15">
            <text:p>230952.04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120201:7279</text:p>
          </table:table-cell>
          <table:table-cell office:value-type="string" table:number-columns-spanned="3" table:number-rows-spanned="1" table:style-name="ce15">
            <text:p>3772393.86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2:010327:417</text:p>
          </table:table-cell>
          <table:table-cell office:value-type="string" table:number-columns-spanned="3" table:number-rows-spanned="1" table:style-name="ce15">
            <text:p>3491167.61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2:010525:2410</text:p>
          </table:table-cell>
          <table:table-cell office:value-type="string" table:number-columns-spanned="3" table:number-rows-spanned="1" table:style-name="ce15">
            <text:p>2024831.4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2:010533:844</text:p>
          </table:table-cell>
          <table:table-cell office:value-type="string" table:number-columns-spanned="3" table:number-rows-spanned="1" table:style-name="ce15">
            <text:p>1780535.9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3:080103:2449</text:p>
          </table:table-cell>
          <table:table-cell office:value-type="string" table:number-columns-spanned="3" table:number-rows-spanned="1" table:style-name="ce15">
            <text:p>1325450.47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4:010302:5142</text:p>
          </table:table-cell>
          <table:table-cell office:value-type="string" table:number-columns-spanned="3" table:number-rows-spanned="1" table:style-name="ce15">
            <text:p>1803144.15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4:050102:756</text:p>
          </table:table-cell>
          <table:table-cell office:value-type="string" table:number-columns-spanned="3" table:number-rows-spanned="1" table:style-name="ce15">
            <text:p>657173.74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4:080101:946</text:p>
          </table:table-cell>
          <table:table-cell office:value-type="string" table:number-columns-spanned="3" table:number-rows-spanned="1" table:style-name="ce15">
            <text:p>4040790.6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10:020108:605</text:p>
          </table:table-cell>
          <table:table-cell office:value-type="string" table:number-columns-spanned="3" table:number-rows-spanned="1" table:style-name="ce15">
            <text:p>134181.32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0:050201:5701</text:p>
          </table:table-cell>
          <table:table-cell office:value-type="string" table:number-columns-spanned="3" table:number-rows-spanned="1" table:style-name="ce15">
            <text:p>5088097.5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0:050306:6572</text:p>
          </table:table-cell>
          <table:table-cell office:value-type="string" table:number-columns-spanned="3" table:number-rows-spanned="1" table:style-name="ce15">
            <text:p>3877130.30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10:050306:6573</text:p>
          </table:table-cell>
          <table:table-cell office:value-type="string" table:number-columns-spanned="3" table:number-rows-spanned="1" table:style-name="ce15">
            <text:p>1607838.81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10:050306:6574</text:p>
          </table:table-cell>
          <table:table-cell office:value-type="string" table:number-columns-spanned="3" table:number-rows-spanned="1" table:style-name="ce15">
            <text:p>5206819.78</text:p>
          </table:table-cell>
          <table:covered-table-cell table:number-columns-repeated="2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80601:827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80601:84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80602:5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160102:38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160102:48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160102:4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2:000000:37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2:010716:167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2:010716:167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2:010716:247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2:010716:247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2:010716:247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2:010716:247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00000:2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70402:2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70402:38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70402:38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70402:38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70402:38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70402:3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70402:44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5:080101:35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5:080101:5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5:080101:5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6:090104:8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9:000000:4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9:000000:40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9:010112:47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9:010114:110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9:010114:149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9:010114:149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0:000000:259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0:000000:25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0:010503:15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0:010724:10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0:010724:11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0:010724:113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0:010724:11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0:010724:11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10:010724:115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10:010724:2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10:010724:4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10:010724:42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10:010724:49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10:010724:49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10:010724:49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10:010724:49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10:010724:49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10:010724:49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10:010724:50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10:010724:50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10:010724:50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10:010724:50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10:010724:50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10:010724:50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10:010724:50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10:010724:50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10:010724:50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10:010724:50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10:010724:51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10:010724:51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10:010724:51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10:010724:51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10:010724:51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10:010724:51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10:010724:51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10:010724:51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10:010724:51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10:010724:51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10:010724:52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10:010724:52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10:010724:52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10:010724:52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10:010724:52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10:010724:52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10:010724:52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10:010724:52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10:010724:52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10:010724:53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10:010724:53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10:010724:53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10:010724:53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10:010724:53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10:010724:53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10:010724:536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10:010724:53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10:010724:538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10:010724:539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10:010724:540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10:010724:541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10:010724:542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10:010724:543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10:010724:544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10:010724:977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10:030110:365</text:p>
          </table:table-cell>
          <table:covered-table-cell table:number-columns-repeated="3"/>
          <table:table-cell office:value-type="string" table:number-columns-spanned="3" table:number-rows-spanned="1" table:style-name="ce15">
            <text:p>10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7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78a6928af2b2adec69f81d297d11b1ea15ab687b179cdb76c0618622db1356cdaf682af0553ca2a7175ebfa21fb323e68411364ea011bf930d25e700d3b9120e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5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1T03:00:17Z</meta:creation-date>
    <dc:date>2026-08-21T03:00:17Z</dc:date>
  </office:meta>
</office:document-meta>
</file>